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3" svg:font-family="Arial" style:font-family-generic="swiss"/>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No_20_Spacing">
      <style:text-properties style:font-name="Arial1" style:font-name-complex="Arial2"/>
    </style:style>
    <style:style style:name="P2" style:family="paragraph" style:parent-style-name="Standard">
      <style:text-properties style:font-name="Arial1" style:font-name-complex="Arial2"/>
    </style:style>
    <style:style style:name="P3" style:family="paragraph" style:parent-style-name="No_20_Spacing" style:master-page-name="Standard">
      <style:paragraph-properties style:page-number="auto"/>
      <style:text-properties style:font-name="Arial1" style:font-name-complex="Arial2"/>
    </style:style>
    <style:style style:name="P4" style:family="paragraph" style:parent-style-name="No_20_Spacing">
      <style:text-properties style:font-name="Arial1" style:font-name-complex="Arial2"/>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Am Samstag, den30.05.2026 haben wir 2 schwerkranken, lieben Menschen einen Herzenswunsch erfüllt. Sie sind beide sehr gerne Rad gefahren. Auch lange Touren, seit Rentenbeginn täglich. Dann kam die Krankheit. Nach dem Krankenhaus nur ein Wunsch! Radfahren können – nur noch 1-mal! Die Kinder haben die Rikscha gebucht und waren bei der Ausfahrt auch dabei.</text:p>
      <text:p text:style-name="P1"/>
      <text:p text:style-name="P1">Von Bürstadt ging es nach Lorsch, rund um das Kloster sowie zum Freilichtlabor Lauresham. Gefolgt von einem kurzen Halt zum Eis essen am alten Rathaus, weiter Richtung Klosterspatzen, um etwas zu trinken. Es wurde alles aus der Rikscha heraus bewundert und kommentiert.</text:p>
      <text:p text:style-name="P1"/>
      <text:p text:style-name="P1">Anschließend ging es nach Einhausen, um die Renaturalisierung der Weschnitz zu bestaunen. Über die Felder ging es nach 5 Stunden wieder Richtung Heimat.</text:p>
      <text:p text:style-name="P1"/>
      <text:p text:style-name="P2">Es war für uns alle ein schöner, bewegender Tag. Das Herz fuhr mit! Es was uns eine Ehre im Ehrenam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3" svg:font-family="Arial" style:font-family-generic="swiss"/>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name-complex="Arial3"/>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8-12T12:22:38.83</meta:creation-date>
    <meta:document-statistic meta:table-count="0" meta:image-count="0" meta:object-count="0" meta:page-count="1" meta:paragraph-count="4" meta:word-count="139" meta:character-count="877"/>
    <dc:date>2026-08-12T12:24:58.32</dc:date>
    <meta:editing-duration>PT2M19S</meta:editing-duration>
    <meta:editing-cycles>1</meta:editing-cycles>
    <meta:generator>OpenOffice/4.1.14$Win32 OpenOffice.org_project/4114m1$Build-9811</meta:generator>
  </office:meta>
</office:document-meta>
</file>